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style:font-name="Times New Roman1" fo:font-size="14pt" officeooo:rsid="000b623c" officeooo:paragraph-rsid="0014e137" fo:background-color="transparent" style:font-size-asian="14pt" style:font-size-complex="14pt"/>
    </style:style>
    <style:style style:name="P2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14e137" fo:background-color="transparent"/>
    </style:style>
    <style:style style:name="P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paragraph-rsid="0014e137"/>
    </style:style>
    <style:style style:name="P4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14e137"/>
    </style:style>
    <style:style style:name="P5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1678aa" officeooo:paragraph-rsid="0014e137" fo:background-color="#ffff00" style:font-size-asian="14pt" style:language-asian="en" style:country-asian="US" style:font-name-complex="Times New Roman" style:font-size-complex="14pt"/>
    </style:style>
    <style:style style:name="T1" style:family="text">
      <style:text-properties officeooo:rsid="00176db2" fo:background-color="transparent" loext:char-shading-value="0" style:font-size-asian="14pt" style:language-asian="en" style:country-asian="US" style:font-name-complex="Times New Roman" style:font-size-complex="14pt"/>
    </style:style>
    <style:style style:name="T2" style:family="text">
      <style:text-properties officeooo:rsid="0015e28b" fo:background-color="transparent" loext:char-shading-value="0" style:font-size-asian="14pt" style:language-asian="en" style:country-asian="US" style:font-name-complex="Times New Roman" style:font-size-complex="14pt"/>
    </style:style>
    <style:style style:name="T3" style:family="text">
      <style:text-properties officeooo:rsid="00176db2" fo:background-color="transparent" loext:char-shading-value="0"/>
    </style:style>
    <style:style style:name="T4" style:family="text">
      <style:text-properties officeooo:rsid="000caddb" fo:background-color="transparent" loext:char-shading-value="0"/>
    </style:style>
    <style:style style:name="T5" style:family="text">
      <style:text-properties officeooo:rsid="0015e28b"/>
    </style:style>
    <style:style style:name="T6" style:family="text">
      <style:text-properties fo:color="#000000" loext:opacity="100%" fo:background-color="transparent" loext:char-shading-value="0"/>
    </style:style>
    <style:style style:name="T7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size-complex="14pt"/>
    </style:style>
    <style:style style:name="T8" style:family="text">
      <style:text-properties fo:color="#000000" loext:opacity="100%" style:font-name="Times New Roman" officeooo:rsid="00188010" fo:background-color="transparent" loext:char-shading-value="0" style:font-size-asian="14pt" style:language-asian="en" style:country-asian="US" style:font-size-complex="14pt"/>
    </style:style>
    <style:style style:name="T9" style:family="text">
      <style:text-properties fo:color="#000000" loext:opacity="100%" style:font-name="Times New Roman" officeooo:rsid="002a7f8e" fo:background-color="transparent" loext:char-shading-value="0" style:font-size-asian="14pt" style:language-asian="en" style:country-asian="US" style:font-size-complex="14pt"/>
    </style:style>
    <style:style style:name="T10" style:family="text">
      <style:text-properties fo:color="#000000" loext:opacity="100%" style:font-name="Times New Roman" officeooo:rsid="002c24d7" fo:background-color="transparent" loext:char-shading-value="0" style:font-size-asian="14pt" style:language-asian="en" style:country-asian="US" style:font-size-complex="14pt"/>
    </style:style>
    <style:style style:name="T11" style:family="text">
      <style:text-properties fo:color="#000000" loext:opacity="100%" style:font-name="Times New Roman" fo:language="en" fo:country="US" officeooo:rsid="001ca57b" fo:background-color="transparent" loext:char-shading-value="0" style:font-size-asian="14pt" style:language-asian="en" style:country-asian="US" style:font-size-complex="14pt"/>
    </style:style>
    <style:style style:name="T12" style:family="text">
      <style:text-properties fo:color="#000000" loext:opacity="100%" style:font-name="Times New Roman" fo:language="ru" fo:country="RU" officeooo:rsid="001ca57b" fo:background-color="transparent" loext:char-shading-value="0" style:font-size-asian="14pt" style:language-asian="en" style:country-asian="US" style:font-size-complex="14pt"/>
    </style:style>
    <style:style style:name="T13" style:family="text">
      <style:text-properties fo:color="#000000" loext:opacity="100%" style:font-name="Times New Roman" fo:language="ru" fo:country="RU" officeooo:rsid="002a7f8e" fo:background-color="transparent" loext:char-shading-value="0" style:font-size-asian="14pt" style:language-asian="en" style:country-asian="US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1">02</text:span><text:span text:style-name="T2">.0</text:span><text:span text:style-name="T1">9</text:span><text:span text:style-name="T2">.2025</text:span></text:p>
      <text:p text:style-name="P5"><text:span text:style-name="T3">13</text:span><text:span text:style-name="T4">. О проведении экспертно-аналитического мероприятия</text:span></text:p>
      <text:p text:style-name="P4">Основание: Распоряжение контрольно-счетной палаты муниципального образования Курганинский район 2<text:span text:style-name="T5">5</text:span>.08.2025 года № 5<text:span text:style-name="T5">7</text:span>-РО.</text:p>
      <text:p text:style-name="P4"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text:span text:style-name="T6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7">от </text:span><text:span text:style-name="T11">15</text:span><text:span text:style-name="T7"> августа 2024 года № </text:span><text:span text:style-name="T12">771</text:span><text:span text:style-name="T7"> № «Об утверждении муниципальной программы муниципального образования Курганинский район </text:span><text:span text:style-name="T8">«</text:span><text:span text:style-name="T12">Обеспечен</text:span><text:span text:style-name="T13">ие безопа</text:span><text:span text:style-name="T9">сности </text:span><text:span text:style-name="T10">населения </text:span><text:span text:style-name="T8">на 2025-20</text:span><text:span text:style-name="T7">30</text:span><text:span text:style-name="T8"> годы»</text:span><text:span text:style-name="T6">.</text:span></text:p>
      <text:p text:style-name="P2">Заключение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координаторам муниципальных программ муниципального образования Курганинский район. </text:p>
      <text:p text:style-name="P1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2T16:28:26.215000000</meta:creation-date>
    <dc:date>2025-10-02T16:28:38.865000000</dc:date>
    <meta:editing-duration>PT12S</meta:editing-duration>
    <meta:editing-cycles>1</meta:editing-cycles>
    <meta:document-statistic meta:table-count="0" meta:image-count="0" meta:object-count="0" meta:page-count="1" meta:paragraph-count="6" meta:word-count="127" meta:character-count="1202" meta:non-whitespace-character-count="1080"/>
    <meta:generator>LibreOffice/7.3.4.2$Windows_X86_64 LibreOffice_project/728fec16bd5f605073805c3c9e7c4212a0120dc5</meta:generator>
  </office:meta>
</office:document-meta>
</file>